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авеловском-направлении-железной-дороги-восстановят-график-движения-восьми-поездов"/>На Савеловском направлении железной дороги восстановят график движения восьми поездов<text:bookmark-end text:name="на-савеловском-направлении-железной-дороги-восстановят-график-движения-восьми-поездов"/></text:h>
      <text:p text:style-name="First_20_paragraph">27.05.2021</text:p>
      <text:p text:style-name="Text_20_body"><text:span text:style-name="T1">С 26 мая на Савеловском направлении Московской железной дороги восстановят график движения восьми пригородных поездов. Об этом сообщает Агентство городских новостей «Москва» со ссылкой на пресс-службу АО «Центральная ППК».</text:span></text:p>
      <text:p text:style-name="Text_20_body"><text:line-break/></text:p>
      <text:p text:style-name="Text_20_body">«С 26 мая восстанавливаются: №6392 Савеловская — Дубна отправлением в 14:31 от станции «Савеловская»; №6393 Дубна — Савеловская отправлением в 17:56 от станции «Дубна»; №6206 Звенигород — Дубна отправлением в 15:31 от станции «Савеловская»; №6395 Дубна — Савеловская отправлением в 18:55 от станции «Дубна»; №6372 Савеловская — Талдом продляется до «Савелово» отправлением в 14:51 от станции «Савеловская»; №6386 Лобня — Дубна отправлением в 5:26 от станции «Лобня»; №6245 Дубна — Голицыно отправлением в 14:57 от станции «Дубна»; №6379 Савелово — Савеловская отправлением в 17:51 от станции «Савелово», — говорится в сообщении.</text:p>
      <text:p text:style-name="Text_20_body"><text:line-break/></text:p>
      <text:p text:style-name="Text_20_body">Также в ЦППК рассказали, что по 28 мая и 31 мая в связи с путевыми работами на участке «Дмитров» — «Каналстрой» продолжат курсировать компенсационные автобусы: Дмитров — Савелово в 9:15; 10:35 от автостанции «Дмитров» будет отправляться по три автобуса, в 17:30 — по два; Савелово — Дмитров в 9:55 от ж/д станции «Савелово» будет отправляться один автобус, в 14:15 и 15:35 — два; Дубна — Дмитров в 7:30 и 11:30 от станции «Дубна» будет отправляться один автобус; Большая Волга — Дмитров в 14:10 от станции «Большая Волга» будет отправляться один автобус; Дмитров — Дубна в 9:15 и 10:40 от автостанции «Дмитров» будет отправляться один автобус.</text:p>
      <text:p text:style-name="Text_20_body"><text:line-break/></text:p>
      <text:p text:style-name="Text_20_body">Напомним, с более подробным расписанием пассажиры могут ознакомиться на официальном сайте.</text:p>
      <text:p text:style-name="Text_20_body"><text:line-break/></text:p>
      <text:p text:style-name="Text_20_body">Адрес страницы: <text:a xlink:type="simple" xlink:href="http://timiryazevskiy.mos.ru/presscenter/news/detail/9984705.html" office:name=""><text:span text:style-name="Definition">http://timiryazevskiy.mos.ru/presscenter/news/detail/9984705.html</text:span></text:a></text:p>
      <text:p text:style-name="Text_20_body"><text:a xlink:type="simple" xlink:href="http://timiryazevskiy.mos.ru" office:name=""><text:span text:style-name="Definition">Управа Тимирязе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7T08:57:31Z</meta:creation-date>
    <dc:date>2025-04-17T08:57:31Z</dc:date>
  </office:meta>
</office:document-meta>
</file>