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поездов-на-станции-мцд2-дмитровская-изменится-в-эти-выходные"/>Расписание поездов на станции МЦД—2 «Дмитровская» изменится в эти выходные<text:bookmark-end text:name="расписание-поездов-на-станции-мцд2-дмитровская-изменится-в-эти-выходные"/></text:h>
      <text:p text:style-name="First_20_paragraph">28.09.2023</text:p>
      <text:p text:style-name="Text_20_body"><text:span text:style-name="T1">В связи с проведением ремонтных работ на станции «Перерва» на Курском и Рижском направлениях МЦД-2 с 30 сентября до 1 октября 2023 года изменится расписание поездов, сообщила пресс-служба департамента транспорта и развития дорожно-транспортной инфраструктуры столицы.</text:span><text:line-break/><text:line-break/>Часть электричек на Курском направлении – от/до «Перервы», на Рижском – от/до «Стрешнево» будут следовать по укороченным маршрутам, некоторые поезда отменят, а интервалы увеличатся до 1,5 часов.<text:line-break/><text:line-break/>Сотрудники Дептранса предупредили пассажиров о необходимости планировать маршруты заранее.<text:line-break/><text:line-break/>С расписанием пригородных и городских поездов можно ознакомиться в приложении и на сайте Центральной пригородной пассажирской компании.</text:p>
      <text:p text:style-name="Text_20_body"><text:line-break/></text:p>
      <text:p text:style-name="Text_20_body">Адрес страницы: <text:a xlink:type="simple" xlink:href="http://timiryazevskiy.mos.ru/presscenter/news/detail/11860333.html" office:name=""><text:span text:style-name="Definition">http://timiryazevskiy.mos.ru/presscenter/news/detail/11860333.html</text:span></text:a></text:p>
      <text:p text:style-name="Text_20_body"><text:a xlink:type="simple" xlink:href="http://timiryazevskiy.mos.ru" office:name=""><text:span text:style-name="Definition">Управа Тимиряз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8T09:13:22Z</meta:creation-date>
    <dc:date>2023-09-28T09:13:22Z</dc:date>
  </office:meta>
</office:document-meta>
</file>