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ля-жителей-проведут-экскурсионную-программу-наша-тимирязевка"/>Для жителей проведут экскурсионную программу «Наша Тимирязевка»<text:bookmark-end text:name="для-жителей-проведут-экскурсионную-программу-наша-тимирязевка"/></text:h>
      <text:p text:style-name="First_20_paragraph">17.05.2023</text:p>
      <text:p text:style-name="Text_20_body"><text:span text:style-name="T1">Экскурсионную программу «Наша Тимирязевка» устроят для жителей района. Мероприятие пройдет 19 мая. Об этом сообщили в пресс-службе парка «Дубки».</text:span></text:p>
      <text:p text:style-name="Text_20_body"><text:line-break/></text:p>
      <text:p text:style-name="Text_20_body">«В преддверии дня рождения Тимирязевского района состоится экскурсия по району-имениннику. Посетим главные достопримечательности и значимые локации в истории района и услышим от сотрудников библиотеки №23 им. М. Горького рассказ о том, какими легендами окутаны главные события и локации здешних мест.</text:p>
      <text:p text:style-name="Text_20_body"><text:line-break/></text:p>
      <text:p text:style-name="Text_20_body">Во время экскурсии жители смогут узнать: какой путь прошло Петровско-Разумовское, как проходило строительство при Разумовском, как появилась и преображалась вплоть до наших дней Петровская академия, что же такое знаменитый паровичок Тимирязевского района.</text:p>
      <text:p text:style-name="Text_20_body"><text:line-break/></text:p>
      <text:p text:style-name="Text_20_body">Встреча участников и старт экскурсионной программы произойдет возле памятника К. А. Тимирязеву, расположенному на Тимирязевской улице.</text:p>
      <text:p text:style-name="Text_20_body"><text:line-break/></text:p>
      <text:p text:style-name="Text_20_body">Возрастные ограничения: 6+. Бесплатно, но требуется регистрация по ссылке.</text:p>
      <text:p text:style-name="Text_20_body"><text:line-break/></text:p>
      <text:p text:style-name="Text_20_body">Адрес страницы: <text:a xlink:type="simple" xlink:href="http://timiryazevskiy.mos.ru/presscenter/news/detail/11590712.html" office:name=""><text:span text:style-name="Definition">http://timiryazevskiy.mos.ru/presscenter/news/detail/11590712.html</text:span></text:a></text:p>
      <text:p text:style-name="Text_20_body"><text:a xlink:type="simple" xlink:href="http://timiryazevskiy.mos.ru" office:name=""><text:span text:style-name="Definition">Управа Тимиряз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6:18:54Z</meta:creation-date>
    <dc:date>2023-05-17T06:18:54Z</dc:date>
  </office:meta>
</office:document-meta>
</file>